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b83e3" officeooo:paragraph-rsid="000b83e3"/>
    </style:style>
    <style:style style:name="P2" style:family="paragraph" style:parent-style-name="Standard">
      <style:paragraph-properties fo:text-align="center" style:justify-single-word="false"/>
      <style:text-properties fo:font-size="21pt" fo:font-weight="bold" officeooo:rsid="000b83e3" officeooo:paragraph-rsid="000b83e3" style:font-size-asian="21pt" style:font-weight-asian="bold" style:font-size-complex="21pt" style:font-weight-complex="bold"/>
    </style:style>
    <style:style style:name="P3" style:family="paragraph" style:parent-style-name="Standard">
      <style:text-properties fo:font-weight="bold" officeooo:rsid="000d2946" officeooo:paragraph-rsid="000d2946" style:font-weight-asian="bold" style:font-weight-complex="bold"/>
    </style:style>
    <style:style style:name="P4" style:family="paragraph" style:parent-style-name="Standard">
      <style:text-properties officeooo:rsid="000d2946" officeooo:paragraph-rsid="000d2946"/>
    </style:style>
    <style:style style:name="P5" style:family="paragraph" style:parent-style-name="Standard">
      <style:text-properties officeooo:rsid="000ad49f"/>
    </style:style>
    <style:style style:name="P6" style:family="paragraph" style:parent-style-name="Standard">
      <style:text-properties fo:font-weight="bold" officeooo:rsid="000b83e3" officeooo:paragraph-rsid="000b83e3" style:font-weight-asian="bold" style:font-weight-complex="bold"/>
    </style:style>
    <style:style style:name="P7" style:family="paragraph" style:parent-style-name="Standard">
      <style:text-properties fo:font-weight="normal" officeooo:rsid="000b83e3" officeooo:paragraph-rsid="000b83e3" style:font-weight-asian="normal" style:font-weight-complex="normal"/>
    </style:style>
    <style:style style:name="P8" style:family="paragraph" style:parent-style-name="Standard">
      <style:paragraph-properties fo:line-height="100%"/>
      <style:text-properties officeooo:rsid="000ad49f" officeooo:paragraph-rsid="000ed4a6"/>
    </style:style>
    <style:style style:name="P9" style:family="paragraph" style:parent-style-name="Standard">
      <style:paragraph-properties fo:line-height="100%"/>
      <style:text-properties officeooo:rsid="000ed4a6" officeooo:paragraph-rsid="000ed4a6"/>
    </style:style>
    <style:style style:name="P10" style:family="paragraph" style:parent-style-name="Standard">
      <style:paragraph-properties fo:line-height="100%"/>
      <style:text-properties officeooo:rsid="000ad49f" officeooo:paragraph-rsid="000ad49f"/>
    </style:style>
    <style:style style:name="P11" style:family="paragraph" style:parent-style-name="Standard">
      <style:paragraph-properties fo:line-height="100%"/>
      <style:text-properties officeooo:rsid="000ad49f" officeooo:paragraph-rsid="000b83e3"/>
    </style:style>
    <style:style style:name="P12" style:family="paragraph" style:parent-style-name="Standard">
      <style:paragraph-properties fo:line-height="100%"/>
      <style:text-properties officeooo:rsid="000ad49f" officeooo:paragraph-rsid="00115e03"/>
    </style:style>
    <style:style style:name="P13" style:family="paragraph" style:parent-style-name="Standard">
      <style:paragraph-properties fo:line-height="100%"/>
      <style:text-properties officeooo:rsid="00115e03" officeooo:paragraph-rsid="00115e03"/>
    </style:style>
    <style:style style:name="P14" style:family="paragraph" style:parent-style-name="Standard">
      <style:text-properties officeooo:rsid="000ad49f" officeooo:paragraph-rsid="000ad49f"/>
    </style:style>
    <style:style style:name="T1" style:family="text">
      <style:text-properties officeooo:rsid="001168a7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officeooo:rsid="001375f8"/>
    </style:style>
    <style:style style:name="T4" style:family="text">
      <style:text-properties officeooo:rsid="000d2946"/>
    </style:style>
    <style:style style:name="T5" style:family="text">
      <style:text-properties officeooo:rsid="000ed4a6"/>
    </style:style>
    <style:style style:name="T6" style:family="text">
      <style:text-properties officeooo:rsid="000b83e3"/>
    </style:style>
    <style:style style:name="T7" style:family="text">
      <style:text-properties officeooo:rsid="00155950"/>
    </style:style>
    <style:style style:name="T8" style:family="text">
      <style:text-properties officeooo:rsid="0016b043"/>
    </style:style>
    <style:style style:name="T9" style:family="text">
      <style:text-properties officeooo:rsid="0011c25f"/>
    </style:style>
    <style:style style:name="T10" style:family="text">
      <style:text-properties officeooo:rsid="0010516f"/>
    </style:style>
    <style:style style:name="T11" style:family="text">
      <style:text-properties officeooo:rsid="00115e0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Nájemní smlouva</text:p>
      <text:p text:style-name="P2"/>
      <text:p text:style-name="P3">Jméno koně <text:span text:style-name="T1">a jeho využití</text:span>: </text:p>
      <text:p text:style-name="P4"/>
      <text:p text:style-name="P5"/>
      <text:p text:style-name="P1"><text:span text:style-name="T2">Pronajímatel:</text:span> Weissarová Edita, Útěchov 155, 571 01, ustájení na adrese JK Útěchov 74</text:p>
      <text:p text:style-name="P1"/>
      <text:p text:style-name="P1"><text:span text:style-name="T2">Nájemce:</text:span> </text:p>
      <text:p text:style-name="P1"/>
      <text:p text:style-name="P6">Podmínky:</text:p>
      <text:p text:style-name="P7">- <text:span text:style-name="T3">nájem se sjednává pouze na jednu konkrétní osobu, která má právo koně využívat</text:span></text:p>
      <text:p text:style-name="P6"/>
      <text:p text:style-name="P8">- <text:span text:style-name="T4">nájem se sjednává na dobu určitou a to na 6 měsíců</text:span></text:p>
      <text:p text:style-name="P8"/>
      <text:p text:style-name="P8">- <text:span text:style-name="T5">pronajímatel má právo vždy vědět, co se s koněm děje a kontrolovat, jak je s ním nakládáno</text:span></text:p>
      <text:p text:style-name="P8"/>
      <text:p text:style-name="P9">- v případě špatné péče ze strany nájemce má pronajímatel právo vypovědět smlouvu kdykoliv</text:p>
      <text:p text:style-name="P9"/>
      <text:p text:style-name="P8">- <text:span text:style-name="T6">pronajímatel má povinnost hradit náklady spojené s ustájením koně – krmení, očkování, kovář, veterinář,…</text:span></text:p>
      <text:p text:style-name="P8"/>
      <text:p text:style-name="P10">- <text:span text:style-name="T4">cena nájmu zahrnuje: využití koně dle domluvy (uvedeno u jména koně), využití výstroje určené pro koně, trénink 1x týdně (v případě polovičního nájmu) nebo 2x </text:span><text:span text:style-name="T5">týdně</text:span><text:span text:style-name="T4">(v případě celého nájmu) – </text:span><text:span text:style-name="T7">za příplatek 300,-/lekce </text:span><text:span text:style-name="T4">je možné domluvit trénink častěji, </text:span><text:span text:style-name="T8">pro zapůjčení koně na závody se hradí extra poplatek</text:span></text:p>
      <text:p text:style-name="P10"/>
      <text:p text:style-name="P10">- <text:span text:style-name="T9">cena nájmu je splatná vždy první týden v daném měsíci</text:span></text:p>
      <text:p text:style-name="P10"/>
      <text:p text:style-name="P10">- <text:span text:style-name="T5">nájemce nesmí koně přemísťovat do jiného ustájení</text:span></text:p>
      <text:p text:style-name="P10"/>
      <text:p text:style-name="P10">- <text:span text:style-name="T5">nájemce může koně </text:span><text:span text:style-name="T10">vzít mimo areál (na vyjížďku)</text:span><text:span text:style-name="T5"> pouze </text:span><text:span text:style-name="T10">po nahlášení pronajímateli a </text:span><text:span text:style-name="T5">v doprovodu jiného zkušeného jezdce</text:span></text:p>
      <text:p text:style-name="P10"/>
      <text:p text:style-name="P11">- <text:span text:style-name="T4">nájemce má povinnost o koně řádně pečovat, v případě jakéhokoliv úrazu, nemoci,.. neprodleně informovat pronajímatele, </text:span><text:span text:style-name="T10">má povinnost pravidelně pečovat i o svěřené postroje (alespoň 1x měsíčně ošetřit)</text:span></text:p>
      <text:p text:style-name="P11"/>
      <text:p text:style-name="P11">- <text:span text:style-name="T10">případnou účast na závodech nájemce řeš</text:span><text:span text:style-name="T8">í</text:span><text:span text:style-name="T10"> s pronajímatelem </text:span><text:span text:style-name="T8">za extra poplatek</text:span><text:span text:style-name="T10"> a veškeré výlohy si hradí nájemce sám (přeprava, startovné, dohled trenéra, ….)</text:span></text:p>
      <text:p text:style-name="P11"/>
      <text:p text:style-name="P11">- <text:span text:style-name="T10">v případě nemoci a úrazu </text:span><text:span text:style-name="T11">koně, </text:span><text:span text:style-name="T10">způsobeného </text:span><text:span text:style-name="T11">bez zavinění nájemcem, hradí veterinární výlohy pronajímatel, pokud je ků</text:span><text:span text:style-name="T1">ň</text:span><text:span text:style-name="T11"> dlouhodobě nejezditelný (déle než tři týdny), smlouva automaticky zaniká</text:span></text:p>
      <text:p text:style-name="P11"/>
      <text:p text:style-name="P11">- <text:span text:style-name="T11">pokud kůň utrpí úraz prokazatelně chybou či nedbalostí nájemce, nájemce hradí plnou výši veterinární péče</text:span></text:p>
      <text:p text:style-name="P11"/>
      <text:p text:style-name="P12">- <text:span text:style-name="T11">nájemci se doporučuje sjednat úrazové pojištění</text:span></text:p>
      <text:p text:style-name="P12"/>
      <text:p text:style-name="P13">- nájemce jezdí a pohybuje se v areálu u koní na vlastní nebezpečí a pronajímatel nenese žádnou odpovědnost za jakékoliv zranění jezdce</text:p>
      <text:p text:style-name="P14"/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4T16:08:12.922313500</meta:creation-date>
    <dc:date>2026-08-23T15:45:33.779504000</dc:date>
    <meta:editing-duration>PT37M25S</meta:editing-duration>
    <meta:editing-cycles>6</meta:editing-cycles>
    <meta:generator>LibreOffice/25.2.7.2$Windows_X86_64 LibreOffice_project/5cbfd1ab6520636bb5f7b99185aa69bd7456825d</meta:generator>
    <meta:document-statistic meta:table-count="0" meta:image-count="0" meta:object-count="0" meta:page-count="1" meta:paragraph-count="20" meta:word-count="303" meta:character-count="1938" meta:non-whitespace-character-count="1651"/>
  </office:meta>
</office:document-meta>
</file>